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0pt" fo:font-style="italic" style:text-underline-style="solid" style:text-underline-width="auto" style:text-underline-color="font-color" fo:font-weight="bold" officeooo:rsid="002dcaef" officeooo:paragraph-rsid="002dcaef" style:font-size-asian="20pt" style:font-style-asian="italic" style:font-weight-asian="bold" style:font-size-complex="20pt" style:font-style-complex="italic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text-underline-style="solid" style:text-underline-width="auto" style:text-underline-color="font-color" fo:font-weight="bold" officeooo:rsid="005588fb" officeooo:paragraph-rsid="005588fb" style:font-size-asian="10pt" style:font-style-asian="italic" style:font-weight-asian="bold" style:font-size-complex="10pt" style:font-style-complex="italic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0pt" fo:font-style="italic" style:text-underline-style="solid" style:text-underline-width="auto" style:text-underline-color="font-color" fo:font-weight="normal" officeooo:rsid="002dcaef" officeooo:paragraph-rsid="002dcaef" style:font-size-asian="10pt" style:font-style-asian="italic" style:font-weight-asian="normal" style:font-size-complex="10pt" style:font-style-complex="italic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589632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4a72a3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510b02" style:font-size-asian="10pt" style:font-weight-asian="bold" style:font-size-complex="10pt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5cbe8a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Verdana" fo:font-size="10pt" fo:font-weight="bold" officeooo:paragraph-rsid="00519037" style:font-size-asian="10pt" style:font-weight-asian="bold" style:font-size-complex="10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Verdana" fo:font-size="10pt" fo:font-weight="bold" officeooo:rsid="002603da" officeooo:paragraph-rsid="003dea12" style:font-size-asian="10pt" style:font-weight-asian="bold" style:font-size-complex="10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Verdana" fo:font-size="10pt" fo:font-weight="bold" officeooo:rsid="005588fb" officeooo:paragraph-rsid="005588fb" style:font-size-asian="10pt" style:font-weight-asian="bold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Verdana" fo:font-size="10pt" fo:font-weight="bold" officeooo:rsid="00457368" officeooo:paragraph-rsid="00457368" style:font-size-asian="10pt" style:font-weight-asian="bold" style:font-size-complex="10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Verdana" fo:font-size="10pt" fo:font-weight="bold" fo:background-color="#ffff00" style:font-size-asian="10pt" style:font-weight-asian="bold" style:font-size-complex="10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Verdana" fo:font-size="10pt" officeooo:paragraph-rsid="00589632" style:font-size-asian="10pt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Verdana" fo:font-size="10pt" style:font-size-asian="10pt" style:font-size-complex="10pt"/>
    </style:style>
    <style:style style:name="P16" style:family="paragraph" style:parent-style-name="Standard">
      <style:paragraph-properties fo:text-align="justify" style:justify-single-word="false"/>
      <style:text-properties style:font-name="Verdana" fo:font-size="10pt" officeooo:paragraph-rsid="0043db0f" style:font-size-asian="10pt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Verdana" fo:font-size="10pt" officeooo:paragraph-rsid="00519037" style:font-size-asian="10pt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Verdana" fo:font-size="10pt" officeooo:paragraph-rsid="00457368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style:font-name="Verdana" fo:font-size="10pt" officeooo:paragraph-rsid="00465413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Verdana" fo:font-size="10pt" officeooo:paragraph-rsid="004a72a3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style:font-name="Verdana" fo:font-size="10pt" officeooo:paragraph-rsid="001c2164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Verdana" fo:font-size="10pt" officeooo:paragraph-rsid="00510b02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style:font-name="Verdana" fo:font-size="10pt" officeooo:paragraph-rsid="005b96f2" style:font-size-asian="10pt" style:font-size-complex="10pt"/>
    </style:style>
    <style:style style:name="P24" style:family="paragraph" style:parent-style-name="Standard">
      <style:paragraph-properties fo:text-align="justify" style:justify-single-word="false"/>
      <style:text-properties style:font-name="Verdana" fo:font-size="10pt" officeooo:paragraph-rsid="005cbe8a" style:font-size-asian="10pt" style:font-size-complex="10pt"/>
    </style:style>
    <style:style style:name="P25" style:family="paragraph" style:parent-style-name="Standard">
      <style:paragraph-properties fo:text-align="justify" style:justify-single-word="false"/>
      <style:text-properties style:font-name="Verdana" fo:font-size="10pt" officeooo:rsid="004142a3" officeooo:paragraph-rsid="004142a3" style:font-size-asian="10pt" style:font-size-complex="10pt"/>
    </style:style>
    <style:style style:name="P26" style:family="paragraph" style:parent-style-name="Standard">
      <style:paragraph-properties fo:text-align="justify" style:justify-single-word="false"/>
      <style:text-properties style:font-name="Verdana" fo:font-size="10pt" officeooo:rsid="004142a3" officeooo:paragraph-rsid="004333a1" style:font-size-asian="10pt" style:font-size-complex="10pt"/>
    </style:style>
    <style:style style:name="P27" style:family="paragraph" style:parent-style-name="Standard">
      <style:paragraph-properties fo:text-align="justify" style:justify-single-word="false"/>
      <style:text-properties style:font-name="Verdana" fo:font-size="10pt" officeooo:rsid="001734fb" style:font-size-asian="10pt" style:font-size-complex="10pt"/>
    </style:style>
    <style:style style:name="P28" style:family="paragraph" style:parent-style-name="Standard">
      <style:paragraph-properties fo:text-align="justify" style:justify-single-word="false"/>
      <style:text-properties style:font-name="Verdana" fo:font-size="10pt" style:text-underline-style="solid" style:text-underline-width="auto" style:text-underline-color="font-color" style:font-size-asian="10pt" style:font-size-complex="10pt"/>
    </style:style>
    <style:style style:name="P29" style:family="paragraph" style:parent-style-name="Standard">
      <style:paragraph-properties fo:text-align="justify" style:justify-single-word="false"/>
      <style:text-properties style:font-name="Verdana" fo:font-size="10pt" style:text-underline-style="solid" style:text-underline-width="auto" style:text-underline-color="font-color" officeooo:paragraph-rsid="0043db0f" style:font-size-asian="10pt" style:font-size-complex="10pt"/>
    </style:style>
    <style:style style:name="P30" style:family="paragraph" style:parent-style-name="Standard">
      <style:paragraph-properties fo:text-align="justify" style:justify-single-word="false"/>
      <style:text-properties style:font-name="Verdana" fo:font-size="10pt" style:text-underline-style="solid" style:text-underline-width="auto" style:text-underline-color="font-color" officeooo:paragraph-rsid="00457368" style:font-size-asian="10pt" style:font-size-complex="10pt"/>
    </style:style>
    <style:style style:name="P31" style:family="paragraph" style:parent-style-name="Standard">
      <style:paragraph-properties fo:text-align="justify" style:justify-single-word="false"/>
      <style:text-properties style:font-name="Verdana" fo:font-size="10pt" style:text-underline-style="solid" style:text-underline-width="auto" style:text-underline-color="font-color" fo:font-weight="bold" officeooo:rsid="003f74a8" officeooo:paragraph-rsid="003f74a8" style:font-size-asian="10pt" style:font-weight-asian="bold" style:font-size-complex="10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Verdana" fo:font-size="10pt" officeooo:rsid="0043db0f" officeooo:paragraph-rsid="0043db0f" fo:background-color="#ffffff" style:font-size-asian="10pt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Verdana" fo:font-size="10pt" officeooo:rsid="001343d8" officeooo:paragraph-rsid="00510b02" fo:background-color="#ffffff" style:font-size-asian="10pt" style:font-size-complex="10pt"/>
    </style:style>
    <style:style style:name="P34" style:family="paragraph" style:parent-style-name="Standard">
      <style:paragraph-properties fo:text-align="justify" style:justify-single-word="false"/>
      <style:text-properties style:font-name="Verdana" fo:font-size="10pt" fo:background-color="#ffffff" style:font-size-asian="10pt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Verdana" fo:font-size="10pt" style:text-underline-style="none" officeooo:paragraph-rsid="004a72a3" fo:background-color="#ffffff" style:font-size-asian="10pt" style:font-size-complex="10pt"/>
    </style:style>
    <style:style style:name="P36" style:family="paragraph" style:parent-style-name="Standard">
      <style:paragraph-properties fo:text-align="justify" style:justify-single-word="false"/>
      <style:text-properties style:font-name="Verdana" fo:font-size="10pt" style:text-underline-style="none" officeooo:paragraph-rsid="005cbe8a" fo:background-color="#ffffff" style:font-size-asian="10pt" style:font-size-complex="10pt"/>
    </style:style>
    <style:style style:name="P37" style:family="paragraph" style:parent-style-name="Standard">
      <style:paragraph-properties fo:text-align="start" style:justify-single-word="false"/>
      <style:text-properties style:font-name="Verdana" fo:font-size="10pt" style:text-underline-style="none" officeooo:paragraph-rsid="005cbe8a" fo:background-color="#ffffff" style:font-size-asian="10pt" style:font-size-complex="10pt"/>
    </style:style>
    <style:style style:name="P38" style:family="paragraph" style:parent-style-name="Standard">
      <style:paragraph-properties fo:text-align="justify" style:justify-single-word="false"/>
      <style:text-properties style:font-name="Verdana" fo:font-size="10pt" fo:background-color="#ffff00" style:font-size-asian="10pt" style:font-size-complex="10pt"/>
    </style:style>
    <style:style style:name="P39" style:family="paragraph" style:parent-style-name="Standard">
      <style:paragraph-properties fo:text-align="justify" style:justify-single-word="false"/>
      <style:text-properties style:font-name="Verdana" fo:font-size="10pt" fo:font-weight="normal" officeooo:rsid="002dcaef" officeooo:paragraph-rsid="002dcaef" style:font-size-asian="10pt" style:font-weight-asian="normal" style:font-size-complex="10pt" style:font-weight-complex="normal"/>
    </style:style>
    <style:style style:name="P40" style:family="paragraph" style:parent-style-name="Standard">
      <style:paragraph-properties fo:text-align="justify" style:justify-single-word="false"/>
      <style:text-properties style:font-name="Verdana" fo:font-size="10pt" fo:font-weight="normal" officeooo:rsid="0032009f" officeooo:paragraph-rsid="0032009f" style:font-size-asian="10pt" style:font-weight-asian="normal" style:font-size-complex="10pt" style:font-weight-complex="normal"/>
    </style:style>
    <style:style style:name="P41" style:family="paragraph" style:parent-style-name="Standard">
      <style:paragraph-properties fo:text-align="justify" style:justify-single-word="false"/>
      <style:text-properties style:font-name="Verdana" fo:font-size="10pt" fo:font-weight="normal" officeooo:rsid="0032009f" officeooo:paragraph-rsid="00382efe" style:font-size-asian="10pt" style:font-weight-asian="normal" style:font-size-complex="10pt" style:font-weight-complex="normal"/>
    </style:style>
    <style:style style:name="P42" style:family="paragraph" style:parent-style-name="Standard">
      <style:paragraph-properties fo:text-align="justify" style:justify-single-word="false"/>
      <style:text-properties style:font-name="Verdana" fo:font-size="10pt" fo:font-weight="normal" officeooo:rsid="0035d4ad" officeooo:paragraph-rsid="0035d4ad" style:font-size-asian="10pt" style:font-weight-asian="normal" style:font-size-complex="10pt" style:font-weight-complex="normal"/>
    </style:style>
    <style:style style:name="P43" style:family="paragraph" style:parent-style-name="Standard">
      <style:paragraph-properties fo:text-align="justify" style:justify-single-word="false"/>
      <style:text-properties style:font-name="Verdana" fo:font-size="10pt" fo:font-weight="normal" officeooo:paragraph-rsid="005b8052" style:font-size-asian="10pt" style:font-weight-asian="normal" style:font-size-complex="10pt" style:font-weight-complex="normal"/>
    </style:style>
    <style:style style:name="P44" style:family="paragraph" style:parent-style-name="Standard">
      <style:paragraph-properties fo:text-align="justify" style:justify-single-word="false"/>
      <style:text-properties style:font-name="Verdana" fo:font-size="10pt" fo:font-weight="normal" officeooo:paragraph-rsid="002dcaef" style:font-size-asian="10pt" style:font-weight-asian="normal" style:font-size-complex="10pt" style:font-weight-complex="normal"/>
    </style:style>
    <style:style style:name="P45" style:family="paragraph" style:parent-style-name="Standard">
      <style:paragraph-properties fo:text-align="justify" style:justify-single-word="false"/>
      <style:text-properties style:font-name="Verdana" fo:font-size="10pt" fo:font-weight="normal" officeooo:paragraph-rsid="003dea12" style:font-size-asian="10pt" style:font-weight-asian="normal" style:font-size-complex="10pt" style:font-weight-complex="normal"/>
    </style:style>
    <style:style style:name="P46" style:family="paragraph" style:parent-style-name="Standard">
      <style:paragraph-properties fo:text-align="justify" style:justify-single-word="false"/>
      <style:text-properties style:font-name="Verdana" fo:font-size="10pt" fo:font-weight="normal" officeooo:rsid="003dea12" officeooo:paragraph-rsid="005b8052" style:font-size-asian="10pt" style:font-weight-asian="normal" style:font-size-complex="10pt" style:font-weight-complex="normal"/>
    </style:style>
    <style:style style:name="P47" style:family="paragraph" style:parent-style-name="Standard">
      <style:paragraph-properties fo:text-align="justify" style:justify-single-word="false"/>
      <style:text-properties style:font-name="Verdana" fo:font-size="10pt" fo:font-weight="normal" officeooo:rsid="003dea12" officeooo:paragraph-rsid="003dea12" style:font-size-asian="10pt" style:font-weight-asian="normal" style:font-size-complex="10pt" style:font-weight-complex="normal"/>
    </style:style>
    <style:style style:name="P48" style:family="paragraph" style:parent-style-name="Standard">
      <style:paragraph-properties fo:text-align="justify" style:justify-single-word="false"/>
      <style:text-properties style:font-name="Verdana" fo:font-size="10pt" fo:font-weight="normal" officeooo:rsid="002603da" officeooo:paragraph-rsid="003dea12" style:font-size-asian="10pt" style:font-weight-asian="normal" style:font-size-complex="10pt" style:font-weight-complex="normal"/>
    </style:style>
    <style:style style:name="P49" style:family="paragraph" style:parent-style-name="Standard">
      <style:paragraph-properties fo:text-align="justify" style:justify-single-word="false"/>
      <style:text-properties style:font-name="Verdana" fo:font-size="10pt" fo:font-weight="normal" officeooo:paragraph-rsid="005b8052" fo:background-color="#ffffff" style:font-size-asian="10pt" style:font-weight-asian="normal" style:font-size-complex="10pt" style:font-weight-complex="normal"/>
    </style:style>
    <style:style style:name="P50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51" style:family="paragraph" style:parent-style-name="Standard">
      <style:paragraph-properties fo:text-align="justify" style:justify-single-word="false"/>
      <style:text-properties style:font-name="Verdana" fo:font-size="10pt" fo:font-weight="bold" officeooo:rsid="005b96f2" officeooo:paragraph-rsid="005b96f2" style:font-size-asian="10pt" style:font-weight-asian="bold" style:font-size-complex="10pt" style:font-weight-complex="bold"/>
    </style:style>
    <style:style style:name="P52" style:family="paragraph" style:parent-style-name="Standard">
      <style:paragraph-properties fo:text-align="justify" style:justify-single-word="false"/>
      <style:text-properties style:font-name="Verdana" fo:font-size="10pt" fo:font-weight="bold" officeooo:rsid="005b96f2" officeooo:paragraph-rsid="005cbe8a" style:font-size-asian="10pt" style:font-weight-asian="bold" style:font-size-complex="10pt" style:font-weight-complex="bold"/>
    </style:style>
    <style:style style:name="P53" style:family="paragraph" style:parent-style-name="Standard">
      <style:paragraph-properties fo:text-align="justify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54" style:family="paragraph" style:parent-style-name="Standard">
      <style:paragraph-properties fo:text-align="justify" style:justify-single-word="false"/>
      <style:text-properties style:font-name="Verdana" fo:font-size="10pt" fo:font-weight="bold" officeooo:rsid="00605b33" officeooo:paragraph-rsid="00605b33" style:font-size-asian="10pt" style:font-weight-asian="bold" style:font-size-complex="10pt" style:font-weight-complex="bold"/>
    </style:style>
    <style:style style:name="P55" style:family="paragraph" style:parent-style-name="Standard">
      <style:paragraph-properties fo:text-align="justify" style:justify-single-word="false"/>
      <style:text-properties style:font-name="Verdana" fo:font-size="10pt" officeooo:paragraph-rsid="005cbe8a" style:font-size-asian="10pt" style:font-size-complex="10pt"/>
    </style:style>
    <style:style style:name="T1" style:family="text">
      <style:text-properties officeooo:rsid="00384a43"/>
    </style:style>
    <style:style style:name="T2" style:family="text">
      <style:text-properties officeooo:rsid="003c1a28"/>
    </style:style>
    <style:style style:name="T3" style:family="text">
      <style:text-properties officeooo:rsid="002e7891"/>
    </style:style>
    <style:style style:name="T4" style:family="text">
      <style:text-properties officeooo:rsid="0033fa67"/>
    </style:style>
    <style:style style:name="T5" style:family="text">
      <style:text-properties officeooo:rsid="0039c489"/>
    </style:style>
    <style:style style:name="T6" style:family="text">
      <style:text-properties officeooo:rsid="0035d4ad"/>
    </style:style>
    <style:style style:name="T7" style:family="text">
      <style:text-properties officeooo:rsid="0031bfb1"/>
    </style:style>
    <style:style style:name="T8" style:family="text">
      <style:text-properties officeooo:rsid="00382efe"/>
    </style:style>
    <style:style style:name="T9" style:family="text">
      <style:text-properties officeooo:rsid="0036bce7"/>
    </style:style>
    <style:style style:name="T10" style:family="text">
      <style:text-properties officeooo:rsid="001f2cd9"/>
    </style:style>
    <style:style style:name="T11" style:family="text">
      <style:text-properties officeooo:rsid="001f4780"/>
    </style:style>
    <style:style style:name="T12" style:family="text">
      <style:text-properties officeooo:rsid="002e91dd"/>
    </style:style>
    <style:style style:name="T13" style:family="text">
      <style:text-properties officeooo:rsid="00140caf"/>
    </style:style>
    <style:style style:name="T14" style:family="text">
      <style:text-properties officeooo:rsid="003c4075"/>
    </style:style>
    <style:style style:name="T15" style:family="text">
      <style:text-properties officeooo:rsid="001082c3"/>
    </style:style>
    <style:style style:name="T16" style:family="text">
      <style:text-properties officeooo:rsid="002afbcf"/>
    </style:style>
    <style:style style:name="T17" style:family="text">
      <style:text-properties officeooo:rsid="002228f9"/>
    </style:style>
    <style:style style:name="T18" style:family="text">
      <style:text-properties officeooo:rsid="0012607d"/>
    </style:style>
    <style:style style:name="T19" style:family="text">
      <style:text-properties officeooo:rsid="0023d0a1"/>
    </style:style>
    <style:style style:name="T20" style:family="text">
      <style:text-properties officeooo:rsid="00246771"/>
    </style:style>
    <style:style style:name="T21" style:family="text">
      <style:text-properties officeooo:rsid="003dea12"/>
    </style:style>
    <style:style style:name="T22" style:family="text">
      <style:text-properties officeooo:rsid="00253909"/>
    </style:style>
    <style:style style:name="T23" style:family="text">
      <style:text-properties officeooo:rsid="0025a810"/>
    </style:style>
    <style:style style:name="T24" style:family="text">
      <style:text-properties officeooo:rsid="002b34a3"/>
    </style:style>
    <style:style style:name="T25" style:family="text">
      <style:text-properties officeooo:rsid="003f74a8"/>
    </style:style>
    <style:style style:name="T26" style:family="text">
      <style:text-properties officeooo:rsid="00288d97"/>
    </style:style>
    <style:style style:name="T27" style:family="text">
      <style:text-properties officeooo:rsid="002603da"/>
    </style:style>
    <style:style style:name="T28" style:family="text">
      <style:text-properties officeooo:rsid="0027040a"/>
    </style:style>
    <style:style style:name="T29" style:family="text">
      <style:text-properties fo:font-weight="bold" style:font-weight-asian="bold" style:font-weight-complex="bold"/>
    </style:style>
    <style:style style:name="T30" style:family="text">
      <style:text-properties fo:font-weight="bold" officeooo:rsid="00589632" style:font-weight-asian="bold" style:font-weight-complex="bold"/>
    </style:style>
    <style:style style:name="T31" style:family="text">
      <style:text-properties fo:font-weight="bold" officeooo:rsid="004333a1" style:font-weight-asian="bold" style:font-weight-complex="bold"/>
    </style:style>
    <style:style style:name="T32" style:family="text">
      <style:text-properties fo:font-weight="bold" officeooo:rsid="00457368" style:font-weight-asian="bold" style:font-weight-complex="bold"/>
    </style:style>
    <style:style style:name="T33" style:family="text">
      <style:text-properties fo:font-weight="bold" officeooo:rsid="000b570e" style:font-weight-asian="bold" style:font-weight-complex="bold"/>
    </style:style>
    <style:style style:name="T34" style:family="text">
      <style:text-properties fo:font-weight="bold" officeooo:rsid="004a72a3" style:font-weight-asian="bold" style:font-weight-complex="bold"/>
    </style:style>
    <style:style style:name="T35" style:family="text">
      <style:text-properties fo:font-weight="bold" officeooo:rsid="00140caf" style:font-weight-asian="bold" style:font-weight-complex="bold"/>
    </style:style>
    <style:style style:name="T36" style:family="text">
      <style:text-properties fo:font-weight="bold" officeooo:rsid="001c2164" style:font-weight-asian="bold" style:font-weight-complex="bold"/>
    </style:style>
    <style:style style:name="T37" style:family="text">
      <style:text-properties fo:font-weight="bold" officeooo:rsid="00118506" style:font-weight-asian="bold" style:font-weight-complex="bold"/>
    </style:style>
    <style:style style:name="T38" style:family="text">
      <style:text-properties fo:font-weight="bold" officeooo:rsid="005b96f2" style:font-weight-asian="bold" style:font-weight-complex="bold"/>
    </style:style>
    <style:style style:name="T39" style:family="text">
      <style:text-properties fo:font-weight="bold" officeooo:rsid="0048033a" style:font-weight-asian="bold" style:font-weight-complex="bold"/>
    </style:style>
    <style:style style:name="T40" style:family="text">
      <style:text-properties fo:font-weight="bold" officeooo:rsid="0043db0f" style:font-weight-asian="bold" style:font-weight-complex="bold"/>
    </style:style>
    <style:style style:name="T41" style:family="text">
      <style:text-properties fo:font-weight="bold" officeooo:rsid="005cbe8a" style:font-weight-asian="bold" style:font-weight-complex="bold"/>
    </style:style>
    <style:style style:name="T42" style:family="text">
      <style:text-properties fo:font-weight="bold" fo:background-color="#ffffff" loext:char-shading-value="0" style:font-weight-asian="bold" style:font-weight-complex="bold"/>
    </style:style>
    <style:style style:name="T43" style:family="text">
      <style:text-properties fo:font-weight="bold" officeooo:rsid="00589632" fo:background-color="#ffffff" loext:char-shading-value="0" style:font-weight-asian="bold" style:font-weight-complex="bold"/>
    </style:style>
    <style:style style:name="T44" style:family="text">
      <style:text-properties fo:font-weight="bold" officeooo:rsid="00465413" fo:background-color="#ffffff" loext:char-shading-value="0" style:font-weight-asian="bold" style:font-weight-complex="bold"/>
    </style:style>
    <style:style style:name="T45" style:family="text">
      <style:text-properties officeooo:rsid="004142a3"/>
    </style:style>
    <style:style style:name="T46" style:family="text">
      <style:text-properties officeooo:rsid="005a1b47"/>
    </style:style>
    <style:style style:name="T47" style:family="text">
      <style:text-properties officeooo:rsid="004dc9b0"/>
    </style:style>
    <style:style style:name="T48" style:family="text">
      <style:text-properties officeooo:rsid="004f6b29"/>
    </style:style>
    <style:style style:name="T49" style:family="text">
      <style:text-properties officeooo:rsid="00465413"/>
    </style:style>
    <style:style style:name="T50" style:family="text">
      <style:text-properties officeooo:rsid="004333a1"/>
    </style:style>
    <style:style style:name="T51" style:family="text">
      <style:text-properties style:text-underline-style="none" officeooo:rsid="004142a3" fo:background-color="#ffffff" loext:char-shading-value="0"/>
    </style:style>
    <style:style style:name="T52" style:family="text">
      <style:text-properties style:text-underline-style="none" officeooo:rsid="0048fbf1" fo:background-color="#ffffff" loext:char-shading-value="0"/>
    </style:style>
    <style:style style:name="T53" style:family="text">
      <style:text-properties style:text-underline-style="none" officeooo:rsid="004333a1" fo:background-color="#ffffff" loext:char-shading-value="0"/>
    </style:style>
    <style:style style:name="T54" style:family="text">
      <style:text-properties style:text-underline-style="none" officeooo:rsid="0048e10a" fo:background-color="#ffffff" loext:char-shading-value="0"/>
    </style:style>
    <style:style style:name="T55" style:family="text">
      <style:text-properties style:text-underline-style="none" officeooo:rsid="0043db0f" fo:background-color="#ffffff" loext:char-shading-value="0"/>
    </style:style>
    <style:style style:name="T56" style:family="text">
      <style:text-properties style:text-underline-style="none" officeooo:rsid="001739da" fo:background-color="#ffffff" loext:char-shading-value="0"/>
    </style:style>
    <style:style style:name="T57" style:family="text">
      <style:text-properties style:text-underline-style="none" officeooo:rsid="00178973" fo:background-color="#ffffff" loext:char-shading-value="0"/>
    </style:style>
    <style:style style:name="T58" style:family="text">
      <style:text-properties style:text-underline-style="none" officeooo:rsid="001c2164" fo:background-color="#ffffff" loext:char-shading-value="0"/>
    </style:style>
    <style:style style:name="T59" style:family="text">
      <style:text-properties style:text-underline-style="none" officeooo:rsid="00519037" fo:background-color="#ffffff" loext:char-shading-value="0"/>
    </style:style>
    <style:style style:name="T60" style:family="text">
      <style:text-properties style:text-underline-style="none" officeooo:rsid="00535ce1" fo:background-color="#ffffff" loext:char-shading-value="0"/>
    </style:style>
    <style:style style:name="T61" style:family="text">
      <style:text-properties style:text-underline-style="none" officeooo:rsid="005b96f2" fo:background-color="#ffffff" loext:char-shading-value="0"/>
    </style:style>
    <style:style style:name="T62" style:family="text">
      <style:text-properties style:text-underline-style="none" officeooo:rsid="005cbe8a" fo:background-color="#ffffff" loext:char-shading-value="0"/>
    </style:style>
    <style:style style:name="T63" style:family="text">
      <style:text-properties style:text-underline-style="none" officeooo:rsid="001739da"/>
    </style:style>
    <style:style style:name="T64" style:family="text">
      <style:text-properties style:text-underline-style="none" officeooo:rsid="00178973"/>
    </style:style>
    <style:style style:name="T65" style:family="text">
      <style:text-properties style:text-underline-style="none" officeooo:rsid="001c2164"/>
    </style:style>
    <style:style style:name="T66" style:family="text">
      <style:text-properties style:text-underline-style="none" officeooo:rsid="004142a3"/>
    </style:style>
    <style:style style:name="T67" style:family="text">
      <style:text-properties style:text-underline-style="none" officeooo:rsid="0048fbf1"/>
    </style:style>
    <style:style style:name="T68" style:family="text">
      <style:text-properties style:text-underline-style="none" officeooo:rsid="004333a1"/>
    </style:style>
    <style:style style:name="T69" style:family="text">
      <style:text-properties style:text-underline-style="none" officeooo:rsid="0048e10a"/>
    </style:style>
    <style:style style:name="T70" style:family="text">
      <style:text-properties style:text-underline-style="none" officeooo:rsid="0043db0f"/>
    </style:style>
    <style:style style:name="T71" style:family="text">
      <style:text-properties style:text-underline-style="none" officeooo:rsid="005cbe8a"/>
    </style:style>
    <style:style style:name="T72" style:family="text">
      <style:text-properties officeooo:rsid="0050bd07"/>
    </style:style>
    <style:style style:name="T73" style:family="text">
      <style:text-properties officeooo:rsid="001739da"/>
    </style:style>
    <style:style style:name="T74" style:family="text">
      <style:text-properties officeooo:rsid="0043db0f"/>
    </style:style>
    <style:style style:name="T75" style:family="text">
      <style:text-properties officeooo:rsid="00457368"/>
    </style:style>
    <style:style style:name="T76" style:family="text">
      <style:text-properties officeooo:rsid="0048e10a"/>
    </style:style>
    <style:style style:name="T77" style:family="text">
      <style:text-properties officeooo:rsid="0048fbf1"/>
    </style:style>
    <style:style style:name="T78" style:family="text">
      <style:text-properties officeooo:rsid="001343d8"/>
    </style:style>
    <style:style style:name="T79" style:family="text">
      <style:text-properties officeooo:rsid="00178973"/>
    </style:style>
    <style:style style:name="T80" style:family="text">
      <style:text-properties officeooo:rsid="0017d501"/>
    </style:style>
    <style:style style:name="T81" style:family="text">
      <style:text-properties officeooo:rsid="004a72a3"/>
    </style:style>
    <style:style style:name="T82" style:family="text">
      <style:text-properties officeooo:rsid="00589632"/>
    </style:style>
    <style:style style:name="T83" style:family="text">
      <style:text-properties officeooo:rsid="001dbff0"/>
    </style:style>
    <style:style style:name="T84" style:family="text">
      <style:text-properties officeooo:rsid="001c2164"/>
    </style:style>
    <style:style style:name="T85" style:family="text">
      <style:text-properties officeooo:rsid="0057e4fd"/>
    </style:style>
    <style:style style:name="T86" style:family="text">
      <style:text-properties officeooo:rsid="001343d8" fo:background-color="#ffffff" loext:char-shading-value="0"/>
    </style:style>
    <style:style style:name="T87" style:family="text">
      <style:text-properties officeooo:rsid="001c2164" fo:background-color="#ffffff" loext:char-shading-value="0"/>
    </style:style>
    <style:style style:name="T88" style:family="text">
      <style:text-properties officeooo:rsid="00140caf" fo:background-color="#ffffff" loext:char-shading-value="0"/>
    </style:style>
    <style:style style:name="T89" style:family="text">
      <style:text-properties officeooo:rsid="005cbe8a" fo:background-color="#ffffff" loext:char-shading-value="0"/>
    </style:style>
    <style:style style:name="T90" style:family="text">
      <style:text-properties officeooo:rsid="00519037"/>
    </style:style>
    <style:style style:name="T91" style:family="text">
      <style:text-properties officeooo:rsid="001e3658"/>
    </style:style>
    <style:style style:name="T92" style:family="text">
      <style:text-properties officeooo:rsid="005b8052"/>
    </style:style>
    <style:style style:name="T93" style:family="text">
      <style:text-properties style:font-name="Verdana" fo:font-size="10pt" style:font-size-asian="10pt" style:font-size-complex="10pt"/>
    </style:style>
    <style:style style:name="T94" style:family="text">
      <style:text-properties style:font-name="Verdana" fo:font-size="10pt" officeooo:rsid="005b8052" style:font-size-asian="10pt" style:font-size-complex="10pt"/>
    </style:style>
    <style:style style:name="T95" style:family="text">
      <style:text-properties officeooo:rsid="005b96f2"/>
    </style:style>
    <style:style style:name="T96" style:family="text">
      <style:text-properties fo:font-weight="normal" officeooo:rsid="005b96f2" style:font-weight-asian="normal" style:font-weight-complex="normal"/>
    </style:style>
    <style:style style:name="T97" style:family="text">
      <style:text-properties fo:font-weight="normal" officeooo:rsid="005cbe8a" style:font-weight-asian="normal" style:font-weight-complex="normal"/>
    </style:style>
    <style:style style:name="T98" style:family="text">
      <style:text-properties fo:font-weight="normal" officeooo:rsid="001739da" style:font-weight-asian="normal" style:font-weight-complex="normal"/>
    </style:style>
    <style:style style:name="T99" style:family="text">
      <style:text-properties officeooo:rsid="005cbe8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/>
      <text:p text:style-name="P1">R<text:span text:style-name="T93">EGOLE </text:span><text:span text:style-name="T94">E MODALITA’ DI CONDUZIONE DEL </text:span><text:span text:style-name="T93">PALIO CORSA E GIOCHI</text:span></text:p>
      <text:p text:style-name="P3"/>
      <text:p text:style-name="P39"><text:span text:style-name="T92">1. </text:span><text:span text:style-name="T1">I concorrenti</text:span> <text:span text:style-name="T1">indosseranno una maglietta con i</text:span><text:span text:style-name="T92">l</text:span><text:span text:style-name="T1"> color</text:span><text:span text:style-name="T92">e del proprio</text:span><text:span text:style-name="T1"> </text:span><text:span text:style-name="T92">borgo,</text:span><text:span text:style-name="T1"> riferimento della propria squadra,</text:span> <text:span text:style-name="T1">ognuno si</text:span> <text:span text:style-name="T1">deve </text:span>posiziona<text:span text:style-name="T1">re</text:span> dietro il perimetro di gara <text:span text:style-name="T2">del</text:span> proprio <text:span text:style-name="T3">colore, pront</text:span><text:span text:style-name="T92">o </text:span><text:span text:style-name="T3">per iniziare i giochi.</text:span></text:p>
      <text:p text:style-name="P40"><text:span text:style-name="T92">2. M</text:span>isure <text:span text:style-name="T4">del perimetro di gara:</text:span> 4mx4m suddiviso con delle righe una 1,5m e una a 3m.</text:p>
      <text:p text:style-name="P41"><text:span text:style-name="T92">3. </text:span>Le squadre si posizioneranno al di fuori del perimetro <text:span text:style-name="T5">verso il fondo </text:span><text:span text:style-name="T92">del perimetro; </text:span>all’interno ci saranno <text:span text:style-name="T6">solo </text:span>gli addetti ai giochi (3 medie) <text:span text:style-name="T5">che avranno un capitano </text:span><text:span text:style-name="T92">con </text:span>il compito di gestire l’andamento dei giochi.</text:p>
      <text:p text:style-name="P41"><text:span text:style-name="T92">4. </text:span><text:span text:style-name="T3">I ragazzi delle 3 medie saranno i responsabili di tutti e due palii, </text:span><text:span text:style-name="T7">ma al palio delle medie dovranno anc</text:span><text:span text:style-name="T8">he</text:span><text:span text:style-name="T7"> giocare.</text:span></text:p>
      <text:p text:style-name="P42"><text:span text:style-name="T92">4. </text:span>Il corredo per il svolgimento dei giochi sar<text:span text:style-name="T92">à</text:span> <text:span text:style-name="T9">dentro una scatola</text:span> posizionat<text:span text:style-name="T92">a</text:span> al fianco del perimetro di gara.</text:p>
      <text:p text:style-name="P43"><text:span text:style-name="T92">5. </text:span><text:span text:style-name="T3">Inizio palio: t</text:span>utti i 6 <text:span text:style-name="T10">corridori</text:span> si posizioneranno sulla linea <text:span text:style-name="T11">di partenza; </text:span><text:span text:style-name="T3">a</text:span>l via tutti dovranno effettuare un giro completo per raggiungere il proprio box.</text:p>
      <text:p text:style-name="P43"><text:span text:style-name="T92">6.</text:span> <text:span text:style-name="T92">Il primo corridore </text:span><text:span text:style-name="T12">si </text:span><text:span text:style-name="T2">deve </text:span><text:span text:style-name="T13"><text:s/></text:span><text:span text:style-name="T2">posizion</text:span><text:span text:style-name="T14">a</text:span><text:span text:style-name="T2">re </text:span><text:span text:style-name="T13">davanti al </text:span><text:span text:style-name="T12">proprio </text:span><text:span text:style-name="T13">box di gara,</text:span><text:span text:style-name="T15"> </text:span><text:span text:style-name="T13">d</text:span><text:span text:style-name="T92">à</text:span><text:span text:style-name="T15"> il bastone “della corsa del cerchio” al </text:span><text:span text:style-name="T12">proprio</text:span><text:span text:style-name="T15"> capitano </text:span><text:span text:style-name="T16">che </text:span><text:span text:style-name="T12">deve </text:span><text:span text:style-name="T16">prende</text:span><text:span text:style-name="T92">re</text:span><text:span text:style-name="T16"> il bastone </text:span><text:span text:style-name="T12">entrare</text:span><text:span text:style-name="T16"> </text:span><text:span text:style-name="T15">all’interno </text:span><text:span text:style-name="T14">nel </text:span><text:span text:style-name="T12">perimetro</text:span><text:span text:style-name="T15"> di gara </text:span><text:span text:style-name="T14">e</text:span><text:span text:style-name="T15"> </text:span><text:span text:style-name="T13">fa</text:span><text:span text:style-name="T92">r</text:span><text:span text:style-name="T13"> partire</text:span><text:span text:style-name="T15"> il gioco.</text:span></text:p>
      <text:p text:style-name="P43"><text:span text:style-name="T92">7. Al termine del gioco</text:span><text:span text:style-name="T12"> </text:span><text:span text:style-name="T15"><text:s/>il capitano restituisce il bastone </text:span><text:span text:style-name="T13">al corridore </text:span><text:span text:style-name="T14">che riparte</text:span><text:span text:style-name="T15"> per la corsa e cos</text:span><text:span text:style-name="T92">ì</text:span><text:span text:style-name="T15"> via fino alla fine </text:span><text:span text:style-name="T17">tutti i</text:span><text:span text:style-name="T15"> giochi.</text:span></text:p>
      <text:p text:style-name="P49"><text:span text:style-name="T92">8. </text:span><text:span text:style-name="T18">Il gioco ha una durata massima di 7 minut</text:span><text:span text:style-name="T92">i</text:span><text:span text:style-name="T18"> </text:span><text:span text:style-name="T92">ma </text:span><text:span text:style-name="T18"><text:s/>se il gioco non è ancora concluso l’arbitro fa partire il corridore </text:span><text:span text:style-name="T92">successivo</text:span><text:span text:style-name="T18">.</text:span></text:p>
      <text:p text:style-name="P43"><text:span text:style-name="T92">9. </text:span>Il cerchio potrà essere spinto solamente con <text:span text:style-name="T19">il</text:span> bastone. Se <text:span text:style-name="T20">il cerchio </text:span>dovesse cadere <text:span text:style-name="T92">lo </text:span>si può posizionare<text:span text:style-name="T21"> </text:span>verticalmente con l’aiuto delle mani <text:span text:style-name="T12">per</text:span> <text:span text:style-name="T20">farlo</text:span> ripartire.</text:p>
      <text:p text:style-name="P44"><text:span text:style-name="T92">10. </text:span>Al termine del <text:span text:style-name="T22">sesto</text:span> gioco del proprio <text:span text:style-name="T23">borgo</text:span>, il capitano della squadra mette al collo una coccarda <text:span text:style-name="T24">al </text:span><text:span text:style-name="T22">corridore </text:span><text:span text:style-name="T23">che</text:span> dovrà fare un giro completo della pista <text:span text:style-name="T23">fino</text:span><text:span text:style-name="T22"> all’arrivo. </text:span><text:span text:style-name="T92">Al tr</text:span><text:span text:style-name="T12">aguardo il corridore si posiziona </text:span><text:span text:style-name="T21">nel </text:span><text:span text:style-name="T12">proprio Box di gara per non ostacolare lo svolgimento della gara.</text:span></text:p>
      <text:p text:style-name="P46"><text:span text:style-name="T92">11. </text:span>Oltre <text:span text:style-name="T92">a</text:span>i due Palii si svolgeranno anche tre corse a tempo:<text:span text:style-name="T25">una dei ragazzi di 3 medie, una dei ragazzi di 5 elementari e una dai docenti della scuola.</text:span></text:p>
      <text:p text:style-name="P47"><text:span text:style-name="T25">Tutti</text:span> i corridori fanno un giro completo, <text:span text:style-name="T25">il punteggio da 1 a 6 verrà assegnat</text:span><text:span text:style-name="T92">o</text:span><text:span text:style-name="T25"> a second</text:span><text:span text:style-name="T92">a</text:span><text:span text:style-name="T25"> dei tempi cronometrati. </text:span></text:p>
      <text:p text:style-name="P47"/>
      <text:p text:style-name="P31"><text:s/><text:span text:style-name="T92">PUNTEGGI: </text:span></text:p>
      <text:p text:style-name="P48"><text:span text:style-name="T26">1) </text:span>Palio medie genera da 1 a 6 punti a second<text:span text:style-name="T92">a</text:span> delle posizioni di gara</text:p>
      <text:p text:style-name="P48"><text:span text:style-name="T26">2) </text:span>Paliotto elementari genera da 1 a 6 punti a second<text:span text:style-name="T92">a</text:span> delle posizioni di gara</text:p>
      <text:p text:style-name="P45"><text:span text:style-name="T26">3) </text:span><text:span text:style-name="T27">Corsa a tempo classe terza secondaria genera da 1 a 6 punti a second</text:span><text:span text:style-name="T92">a</text:span><text:span text:style-name="T27"> dei tempi della corsa</text:span></text:p>
      <text:p text:style-name="P48"><text:span text:style-name="T26">4) </text:span>Corsa a tempo classe quinta primaria genera da 1 a 6 punti a second<text:span text:style-name="T92">a</text:span> dei tempi della corsa</text:p>
      <text:p text:style-name="P48"><text:span text:style-name="T26">5) </text:span>Corsa a tempo dei docenti abbinati ai borghi genera da 1 a <text:s text:c="21"/>6 <text:span text:style-name="T28">punti </text:span>a second<text:span text:style-name="T92">a</text:span> dei tempi della corsa</text:p>
      <text:p text:style-name="P10"/>
      <text:p text:style-name="P10">VINCE IL PALIO DELLE SCUOLE <text:span text:style-name="T92">LA SQUADRA CHE</text:span> REALIZZA PIU’ PUNTI </text:p>
      <text:p text:style-name="P2"><text:span text:style-name="T92">O</text:span>gni squadra avrà un giudice di gara che controllerà la regolarità dei giochi</text:p>
      <text:p text:style-name="P11"/>
      <text:p text:style-name="P11"/>
      <text:p text:style-name="P14"><text:span text:style-name="T29">GIOCO </text:span><text:span text:style-name="T30">1</text:span><text:span text:style-name="T29"> - INFILA I CERCHI</text:span></text:p>
      <text:p text:style-name="P14"/>
      <text:p text:style-name="P14">Concorrenti: tutti</text:p>
      <text:p text:style-name="P14">Materiale occorrente: 5 cerchietti colorati, 5 bastoni colorati lunghi 1 metro</text:p>
      <text:p text:style-name="P14"/>
      <text:p text:style-name="P51">Svolgimento per alunni scuola primaria: </text:p>
      <text:p text:style-name="P23"><text:span text:style-name="T92">Alunni scuola primaria </text:span><text:span text:style-name="T45">in fila </text:span><text:span text:style-name="T92">dovranno lanciare un cerchio cercando di infilarlo in un bastone verticale ad una distanza di 3 metri dal lanciatore.</text:span></text:p>
      <text:p text:style-name="P14">Se il colore del cerchietto e del bastone corrispondono, il lancio vale 2 punti, <text:span text:style-name="T92">altrimenti </text:span>vale 1 punto. </text:p>
      <text:p text:style-name="P14"><text:span text:style-name="T45">All’interno campo di gara ci saranno solo i ragazzi d</text:span><text:span text:style-name="T92">i terza media </text:span><text:span text:style-name="T45">che recupera</text:span><text:span text:style-name="T47">no</text:span><text:span text:style-name="T45"> </text:span><text:span text:style-name="T48">i cerchi</text:span><text:span text:style-name="T49"> </text:span><text:span text:style-name="T45">per darl</text:span><text:span text:style-name="T49">i</text:span><text:span text:style-name="T45"> ai giocatori </text:span><text:span text:style-name="T50">fino alla fine gioco.</text:span></text:p>
      <text:p text:style-name="P5"><text:soft-page-break/><text:span text:style-name="T92">Il gioco termina </text:span>quando si raggiungono 10 punti</text:p>
      <text:p text:style-name="P14"/>
      <text:p text:style-name="P23"><text:span text:style-name="T29">Svolgimento per </text:span><text:span text:style-name="T38">alunni scuola secondaria:</text:span></text:p>
      <text:p text:style-name="P23"><text:span text:style-name="T96">Gli alunni</text:span><text:span text:style-name="T29"> </text:span><text:span text:style-name="T45">s</text:span><text:span text:style-name="T46">o</text:span><text:span text:style-name="T45">no</text:span> <text:span text:style-name="T45">posizionati in fila.</text:span></text:p>
      <text:p text:style-name="P23"><text:span text:style-name="T95">D</text:span><text:span text:style-name="T92">ovranno lanciare un cerchio cercando di infilarlo in un bastone verticale ad una distanza di 3 metri dal lanciatore, </text:span><text:s/>facendo corrispondere il colore del cerchietto con il colore del bastone; solo in questo modo il lancio genera punteggio.</text:p>
      <text:p text:style-name="P14"><text:span text:style-name="T51">All’interno </text:span><text:span text:style-name="T61">del </text:span><text:span text:style-name="T51">campo </text:span><text:span text:style-name="T52">d</text:span><text:span text:style-name="T51">i gara </text:span><text:span text:style-name="T53">i</text:span><text:span text:style-name="T51"> ragazzi di 3 </text:span><text:span text:style-name="T53">decideranno chi</text:span><text:span text:style-name="T51"> recupera </text:span><text:span text:style-name="T54">i cerchi</text:span><text:span text:style-name="T51"> per darl</text:span><text:span text:style-name="T61">i</text:span><text:span text:style-name="T51"> ai giocatori </text:span><text:span text:style-name="T53">fin</text:span><text:span text:style-name="T55">o</text:span><text:span text:style-name="T53"> a fine gioco.</text:span><text:span text:style-name="T51"> </text:span></text:p>
      <text:p text:style-name="P5"><text:span text:style-name="T95">Il gioco termina</text:span> quando <text:span text:style-name="T72">tutti i cerchi saranno inseriti nel bastone con il colore di riferimento</text:span></text:p>
      <text:p text:style-name="P14"/>
      <text:p text:style-name="P14"/>
      <text:p text:style-name="P15"><text:span text:style-name="T29">GIOCO </text:span><text:span text:style-name="T30">2</text:span><text:span text:style-name="T29"> <text:s/>- CENTRA I CANESTR</text:span><text:span text:style-name="T37">I</text:span></text:p>
      <text:p text:style-name="P15"/>
      <text:p text:style-name="P28">Concorrenti: tutti</text:p>
      <text:p text:style-name="P28">Materiale occorrente: <text:s/>pallin<text:span text:style-name="T73">e,</text:span> 3 contenitori di dimensioni diverse</text:p>
      <text:p text:style-name="P15"/>
      <text:p text:style-name="P51">Svolgimento per alunni scuola primaria: </text:p>
      <text:p text:style-name="P23"><text:span text:style-name="T95">U</text:span><text:span text:style-name="T45">no </text:span><text:span text:style-name="T50">alla</text:span><text:span text:style-name="T45"> volta lancer</text:span><text:span text:style-name="T95">anno</text:span><text:span text:style-name="T45"> la pallina nei </text:span>contenitori <text:span text:style-name="T50">che </text:span>saranno posizionati a 3 metri di distanza, saranno numerati con valori d<text:span text:style-name="T45">a</text:span> 1, 2 e 3, a second<text:span text:style-name="T95">a</text:span> della loro dimensione (1 il più grande e 3 il più piccolo).</text:p>
      <text:p text:style-name="P15">Si lancia la pallina <text:span text:style-name="T45">per</text:span> fa<text:span text:style-name="T45">re</text:span> canestro in qualunque contenitore, e si sommano i punteggi conseguiti.</text:p>
      <text:p text:style-name="P15">Se la pallina entra, ma successivamente rimbalza fuori, il tiro non è valido.</text:p>
      <text:p text:style-name="P25">All’interno <text:span text:style-name="T95">del </text:span>campo di gara ci saranno solo i ragazzi di 3 che recupera<text:span text:style-name="T95">no</text:span> le palline per darle ai giocatori <text:span text:style-name="T50">fino alla fine gioco.</text:span> </text:p>
      <text:p text:style-name="P15"><text:span text:style-name="T38">Il gioco termina </text:span><text:span text:style-name="T29">quando si raggiungono 30 punti</text:span>.</text:p>
      <text:p text:style-name="P15"/>
      <text:p text:style-name="P23"><text:span text:style-name="T29">Svolgimento per </text:span><text:span text:style-name="T39">tutti </text:span><text:span text:style-name="T29">i ragazzi delle </text:span><text:span text:style-name="T40">medie</text:span><text:span text:style-name="T74"> </text:span></text:p>
      <text:p text:style-name="P23"><text:span text:style-name="T95">Gli alunni </text:span><text:span text:style-name="T45">s</text:span><text:span text:style-name="T46">o</text:span><text:span text:style-name="T45">no</text:span> <text:span text:style-name="T45">posizionati in fila, uno </text:span><text:span text:style-name="T50">alla</text:span><text:span text:style-name="T45"> volta lancer</text:span><text:span text:style-name="T95">anno</text:span><text:span text:style-name="T45"> la pallina nei </text:span>contenitori <text:span text:style-name="T50">che </text:span>saranno posizionati a 3 metri di distanza, saranno numerati con valori d<text:span text:style-name="T45">a</text:span> 1, 2 e 3, a second<text:span text:style-name="T95">a</text:span> della loro dimensione (1 il più grande e 3 il più piccolo).</text:p>
      <text:p text:style-name="P16">Si lancia la pallina <text:span text:style-name="T74">facendola prima rimbalzare a terra</text:span> <text:span text:style-name="T45">per</text:span> fa<text:span text:style-name="T45">re</text:span> canestro in qualunque contenitore, e si sommano i punteggi conseguiti.</text:p>
      <text:p text:style-name="P16">Se la pallina entra, ma successivamente rimbalza fuori, il tiro non è valido.</text:p>
      <text:p text:style-name="P26">All’interno <text:span text:style-name="T95">del </text:span>campo di gara <text:span text:style-name="T50">i</text:span> ragazzi di 3 <text:span text:style-name="T50">decideranno chi</text:span> recupera le palline per darle ai giocatori <text:span text:style-name="T50">fin</text:span><text:span text:style-name="T74">o</text:span><text:span text:style-name="T50"> a fine gioco.</text:span> </text:p>
      <text:p text:style-name="P23"><text:span text:style-name="T38">Il gioco termina </text:span><text:span text:style-name="T29">quando si raggiungono 30 punti</text:span>.</text:p>
      <text:p text:style-name="P13"/>
      <text:p text:style-name="P13"/>
      <text:p text:style-name="P15"><text:span text:style-name="T42">GIOCO </text:span><text:span text:style-name="T43">3</text:span><text:span text:style-name="T42"> <text:s/>- <text:s/></text:span><text:span text:style-name="T44">CANESTRI</text:span></text:p>
      <text:p text:style-name="P32"/>
      <text:p text:style-name="P29">Concorrenti: tutti</text:p>
      <text:p text:style-name="P29">Materiale occorrente: <text:s/>pallin<text:span text:style-name="T73">e,</text:span> <text:span text:style-name="T74">cerchi, </text:span>3 contenitori di dimensioni <text:s text:c="6"/>diverse</text:p>
      <text:p text:style-name="P24"/>
      <text:p text:style-name="P52">Svolgimento per alunni scuola primaria:</text:p>
      <text:p text:style-name="P24"/>
      <text:p text:style-name="P24"><text:span text:style-name="T99">Gli Alunni </text:span><text:span text:style-name="T45">s</text:span><text:span text:style-name="T46">o</text:span><text:span text:style-name="T45">no</text:span> <text:span text:style-name="T45">posizionati in fila, uno </text:span><text:span text:style-name="T50">alla</text:span><text:span text:style-name="T45"> volta lancer</text:span><text:span text:style-name="T99">anno</text:span><text:span text:style-name="T45"> </text:span><text:span text:style-name="T74">un </text:span><text:span text:style-name="T45">pallina </text:span><text:span text:style-name="T74">e un cerchio </text:span><text:span text:style-name="T45">nei contenitori </text:span><text:span text:style-name="T50">che </text:span><text:span text:style-name="T45">saranno posizionati a 3 metri di distanza, saranno numerati con valori da 1, 2 e 3, a second</text:span><text:span text:style-name="T99">a</text:span><text:span text:style-name="T45"> della loro dimensione (1 il più grande e 3 il più piccolo).</text:span></text:p>
      <text:p text:style-name="P18"><text:span text:style-name="T45">Si lancia</text:span><text:span text:style-name="T99">no</text:span><text:span text:style-name="T45"> la pallina </text:span><text:span text:style-name="T75">e un cerchio</text:span><text:span text:style-name="T45"> per fare canestro </text:span><text:span text:style-name="T75">in ogni contenitore . </text:span></text:p>
      <text:p text:style-name="P19"><text:span text:style-name="T45">All’interno </text:span><text:span text:style-name="T99">del </text:span><text:span text:style-name="T45">campo di gara ci saranno solo i ragazzi di 3 che recupera</text:span><text:span text:style-name="T99">no</text:span><text:span text:style-name="T45"> palline </text:span><text:span text:style-name="T49">e cerchi </text:span><text:span text:style-name="T45">per darl</text:span><text:span text:style-name="T49">i</text:span><text:span text:style-name="T45"> ai giocatori </text:span><text:span text:style-name="T50">fino alla fine gioco. </text:span></text:p>
      <text:p text:style-name="P24"><text:span text:style-name="T38">Il gioco termina </text:span><text:span text:style-name="T31">quando </text:span><text:span text:style-name="T32">tutti i contenitori avranno all’interno una pallina e un cerchietto</text:span></text:p>
      <text:p text:style-name="P24"/>
      <text:p text:style-name="P8"><text:span text:style-name="T95">Svolgimento per alunni scuola </text:span><text:span text:style-name="T99">secondaria </text:span></text:p>
      <text:p text:style-name="P12"/>
      <text:p text:style-name="P30"><text:soft-page-break/>Concorrenti: tutti</text:p>
      <text:p text:style-name="P30">Materiale occorrente: <text:s/>pallin<text:span text:style-name="T73">e,</text:span> <text:span text:style-name="T74">cerchi, </text:span>3 contenitori di dimensioni <text:s text:c="6"/>diverse</text:p>
      <text:p text:style-name="P18"/>
      <text:p text:style-name="P18"><text:span text:style-name="T99">Gli alunni sono </text:span><text:span text:style-name="T45">posizionati in fila, uno </text:span><text:span text:style-name="T50">alla</text:span><text:span text:style-name="T45"> volta lancer</text:span><text:span text:style-name="T99">anno</text:span><text:span text:style-name="T45"> </text:span><text:span text:style-name="T74">un</text:span><text:span text:style-name="T99">a</text:span><text:span text:style-name="T74"> </text:span><text:span text:style-name="T45">pallina </text:span><text:span text:style-name="T74">e un cerchio </text:span><text:span text:style-name="T45">nei contenitori </text:span><text:span text:style-name="T50">che </text:span><text:span text:style-name="T45">saranno posizionati a 3 metri di distanza, saranno numerati con valori da 1, 2 e 3, a second</text:span><text:span text:style-name="T99">a</text:span><text:span text:style-name="T45"> della loro dimensione (1 il più grande e 3 il più piccolo).</text:span></text:p>
      <text:p text:style-name="P18"><text:span text:style-name="T45">Si lancia</text:span><text:span text:style-name="T99">no</text:span><text:span text:style-name="T45"> la pallina </text:span><text:span text:style-name="T75">e </text:span><text:span text:style-name="T49">il</text:span><text:span text:style-name="T75"> cerchio</text:span><text:span text:style-name="T45"> per fare canestro </text:span><text:span text:style-name="T75">in ogni contenitore . </text:span></text:p>
      <text:p text:style-name="P18"><text:span text:style-name="T45">All’interno </text:span><text:span text:style-name="T99">del</text:span><text:span text:style-name="T45"> campo </text:span><text:span text:style-name="T77">d</text:span><text:span text:style-name="T45">i gara </text:span><text:span text:style-name="T50">i</text:span><text:span text:style-name="T45"> ragazzi di 3 </text:span><text:span text:style-name="T50">decideranno chi</text:span><text:span text:style-name="T45"> recupera le palline </text:span><text:span text:style-name="T76">e i cerchi</text:span><text:span text:style-name="T45"> per darle ai giocatori </text:span><text:span text:style-name="T50">fin</text:span><text:span text:style-name="T74">o</text:span><text:span text:style-name="T50"> a fine gioco.</text:span><text:span text:style-name="T45"> </text:span></text:p>
      <text:p text:style-name="P18"><text:span text:style-name="T41">Il gioco termina</text:span><text:span text:style-name="T31"> quando </text:span><text:span text:style-name="T32">tutti i contenitori avranno all’interno una pallina e un cerchietto</text:span></text:p>
      <text:p text:style-name="P12"/>
      <text:p text:style-name="P12"/>
      <text:p text:style-name="P15"><text:span text:style-name="T33">G</text:span><text:span text:style-name="T29">IOCO </text:span><text:span text:style-name="T30">4</text:span><text:span text:style-name="T29"> - PORTA LA PALLA</text:span></text:p>
      <text:p text:style-name="P15"/>
      <text:p text:style-name="P34">Concorrenti: tutti</text:p>
      <text:p text:style-name="P34">Materiale occorrente: 1 palla <text:span text:style-name="T78">1 </text:span><text:span text:style-name="T73">benda</text:span></text:p>
      <text:p text:style-name="P34"/>
      <text:p text:style-name="P37"><text:span text:style-name="T29">Svolgimento per </text:span><text:span text:style-name="T41">gli alunni della scuola primaria:</text:span></text:p>
      <text:p text:style-name="P37"><text:span text:style-name="T99"><text:line-break/>I</text:span><text:span text:style-name="T73">l capitano si posiziona all’inizio della fila fuori dal campo di gioco, con la scatola n2, mette la benda e deve arrivare bendato nella posizione del nastro bianco e rosso gira</text:span><text:span text:style-name="T99">ndosi</text:span><text:span text:style-name="T73"> </text:span><text:span text:style-name="T79">con la scatola verso la fila.</text:span></text:p>
      <text:p text:style-name="P36"><text:span text:style-name="T99">Non a</text:span><text:span text:style-name="T79">ppena il capitano </text:span><text:span text:style-name="T99">è</text:span><text:span text:style-name="T79"> posizionato, Il primo della fila </text:span><text:span text:style-name="T78">passa la pallina al secondo </text:span><text:span text:style-name="T80">poi</text:span><text:span text:style-name="T78"> </text:span><text:span text:style-name="T79">a</text:span><text:span text:style-name="T80">l</text:span><text:span text:style-name="T79"> terzo e cos</text:span><text:span text:style-name="T99">ì</text:span><text:span text:style-name="T78"> via fino </text:span><text:span text:style-name="T99">alla fine </text:span><text:span text:style-name="T78">della fila, </text:span><text:span text:style-name="T79">quando la pallina arriva all’</text:span><text:span text:style-name="T78">ultimo </text:span><text:span text:style-name="T99">giocatore, <text:tab/>questi </text:span><text:span text:style-name="T78">corre </text:span><text:span text:style-name="T80">davanti</text:span><text:span text:style-name="T78"> alla fila </text:span><text:span text:style-name="T99">e</text:span><text:span text:style-name="T78"> tira la pallina </text:span><text:span text:style-name="T80">cercando di</text:span><text:span text:style-name="T79"> <text:s/>farla entrare nella scatola tenuta da</text:span><text:span text:style-name="T99">l</text:span><text:span text:style-name="T79"> </text:span><text:span text:style-name="T78">capitano </text:span><text:span text:style-name="T80">(bendato).</text:span></text:p>
      <text:p text:style-name="P20"><text:span text:style-name="T45">All’interno </text:span><text:span text:style-name="T99">del </text:span><text:span text:style-name="T45">campo di gara ci saranno solo i ragazzi di 3 che recupera</text:span><text:span text:style-name="T47">no</text:span><text:span text:style-name="T45"> le palline</text:span><text:span text:style-name="T49"> </text:span><text:span text:style-name="T45">per darl</text:span><text:span text:style-name="T99">e</text:span><text:span text:style-name="T45"> ai giocatori </text:span><text:span text:style-name="T50">fino alla fine gioco. </text:span></text:p>
      <text:p text:style-name="P20"><text:span text:style-name="T41">Il gioco termina</text:span><text:span text:style-name="T31"> quando </text:span><text:span text:style-name="T34">verranno fatti 10 canestri</text:span></text:p>
      <text:p text:style-name="P38"/>
      <text:p text:style-name="P36"><text:span text:style-name="T29">Svolgimento per </text:span><text:span text:style-name="T41">gli alunni scuola secondaria: </text:span></text:p>
      <text:p text:style-name="P36"><text:span text:style-name="T97">I</text:span><text:span text:style-name="T98">l</text:span><text:span text:style-name="T73"> capitano si posiziona all’inizio della fila <text:s/>fuori dal campo di gioco con la scatola n2, mette la benda e deve arrivare bendato nella posizione del nastro bianco e rosso </text:span><text:span text:style-name="T99">girandosi</text:span><text:span text:style-name="T73"> </text:span><text:span text:style-name="T79">con la scatola verso la fila.</text:span></text:p>
      <text:p text:style-name="P36"><text:span text:style-name="T99">Non a</text:span><text:span text:style-name="T79">ppena il capitano </text:span><text:span text:style-name="T99">è</text:span><text:span text:style-name="T79"> posizionato, Il primo della fila </text:span><text:span text:style-name="T78">passa la pallina al secondo </text:span><text:span text:style-name="T80">poi</text:span><text:span text:style-name="T78"> </text:span><text:span text:style-name="T79">a</text:span><text:span text:style-name="T80">l</text:span><text:span text:style-name="T79"> terzo e cos</text:span><text:span text:style-name="T99">ì</text:span><text:span text:style-name="T78"> via fino </text:span><text:span text:style-name="T99">alla fine </text:span><text:span text:style-name="T78">della fila, </text:span><text:span text:style-name="T79">quando la pallina arriva al</text:span><text:span text:style-name="T99">l</text:span><text:span text:style-name="T79">’</text:span><text:span text:style-name="T78">ultimo </text:span><text:span text:style-name="T99">giocatore, questi </text:span><text:span text:style-name="T78">corre </text:span><text:span text:style-name="T80">davanti</text:span><text:span text:style-name="T78"> alla fila e tira la pallina </text:span><text:span text:style-name="T80">cercando di</text:span><text:span text:style-name="T79"> <text:s/>farla entrare nella scatola tenuta da</text:span><text:span text:style-name="T99">l</text:span><text:span text:style-name="T79"> </text:span><text:span text:style-name="T78">capitano </text:span><text:span text:style-name="T80">(bendato).</text:span></text:p>
      <text:p text:style-name="P35"><text:span text:style-name="T45">All’interno </text:span><text:span text:style-name="T99">del </text:span><text:span text:style-name="T45">campo </text:span><text:span text:style-name="T77">d</text:span><text:span text:style-name="T45">i gara </text:span><text:span text:style-name="T50">i</text:span><text:span text:style-name="T45"> ragazzi di 3 </text:span><text:span text:style-name="T50">decideranno chi</text:span><text:span text:style-name="T45"> recupera le palline per darle ai giocatori </text:span><text:span text:style-name="T50">fin</text:span><text:span text:style-name="T74">o</text:span><text:span text:style-name="T50"> a fine gioco.</text:span><text:span text:style-name="T45"> </text:span></text:p>
      <text:p text:style-name="P6"><text:span text:style-name="T99">Il gioco termina </text:span><text:span text:style-name="T50">quando </text:span><text:span text:style-name="T81">verranno fatti 15 canestri</text:span></text:p>
      <text:p text:style-name="P4"/>
      <text:p text:style-name="P4"/>
      <text:p text:style-name="P4"/>
      <text:p text:style-name="P4">GIOCO <text:span text:style-name="T82">5</text:span> - LANCIO AL BUIO</text:p>
      <text:p text:style-name="P4"/>
      <text:p text:style-name="P21">Concorrenti: tutti</text:p>
      <text:p text:style-name="P21">Materiale occorrente: 5 cerchietti, <text:span text:style-name="T83">1 bastone corridore, 1 benda</text:span></text:p>
      <text:p text:style-name="P15"/>
      <text:p text:style-name="P7">Svolgimento per <text:span text:style-name="T99">alunni scuola primaria </text:span></text:p>
      <text:p text:style-name="P33">il capitano, dopo aver preso il bastone d<text:span text:style-name="T84">al</text:span> corridore, si posizion<text:span text:style-name="T99">a</text:span> davanti alla squadra <text:span text:style-name="T84">che </text:span><text:span text:style-name="T99">è</text:span> in fila, <text:span text:style-name="T84">mette la</text:span> <text:span text:style-name="T84">benda</text:span> <text:span text:style-name="T63">e deve arrivare bendato nella posizione del nastro bianco e rosso, si gira </text:span><text:span text:style-name="T64">con </text:span><text:span text:style-name="T65">il bastone</text:span><text:span text:style-name="T64"> verso la fila. <text:s/></text:span><text:span text:style-name="T65">Quando il capitano </text:span><text:span text:style-name="T71">è</text:span><text:span text:style-name="T65"> in posizione</text:span><text:span text:style-name="T13"> i ragazzi della squadra dovranno</text:span> <text:span text:style-name="T13">lanciare i cerchietti nel bastone tenuto dal capitano </text:span><text:span text:style-name="T84">bendato</text:span><text:span text:style-name="T13">. </text:span></text:p>
      <text:p text:style-name="P33"><text:span text:style-name="T41">Il gioco termina </text:span><text:span text:style-name="T35">quando </text:span><text:span text:style-name="T36">tutti e 5 cerchi sono stati infilati </text:span><text:span text:style-name="T41">nel</text:span><text:span text:style-name="T36"> bastone tenuto dal capitano.</text:span></text:p>
      <text:p text:style-name="P34"/>
      <text:p text:style-name="P15"/>
      <text:p text:style-name="P7"><text:soft-page-break/>Svolgimento <text:span text:style-name="T99">alunni scuola secondaria</text:span></text:p>
      <text:p text:style-name="P22"><text:span text:style-name="T89">Alunni in fila. I</text:span><text:span text:style-name="T86">l capitano, dopo aver preso il bastone d</text:span><text:span text:style-name="T87">al</text:span><text:span text:style-name="T86"> corridore si posizion</text:span><text:span text:style-name="T89">a</text:span><text:span text:style-name="T86"> davanti alla squadra, </text:span><text:span text:style-name="T87">mette la</text:span><text:span text:style-name="T86"> </text:span><text:span text:style-name="T87">benda</text:span><text:span text:style-name="T86"> </text:span><text:span text:style-name="T56">e deve arrivare bendato nella posizione del nastro bianco e rosso, </text:span><text:span text:style-name="T62">girandosi</text:span><text:span text:style-name="T56"> </text:span><text:span text:style-name="T57">con </text:span><text:span text:style-name="T58">il bastone</text:span><text:span text:style-name="T57"> verso la fila. <text:s/></text:span><text:span text:style-name="T58">Quando il capitano </text:span><text:span text:style-name="T62">è</text:span><text:span text:style-name="T58"> in posizione</text:span><text:span text:style-name="T88"> i ragazzi della squadra dovranno</text:span><text:span text:style-name="T86"> </text:span><text:span text:style-name="T88">lanciare i cerchietti nel bastone tenuto dal capitano </text:span><text:span text:style-name="T87">bendato</text:span><text:span text:style-name="T88">. Il gioco finisce quando </text:span><text:span text:style-name="T87">tutti e 5 cerchi sono stati infilati </text:span><text:span text:style-name="T89">ne</text:span><text:span text:style-name="T87">l bastone tenuto dal capitano.</text:span></text:p>
      <text:p text:style-name="P33"><text:span text:style-name="T66">All’interno </text:span><text:span text:style-name="T71">del </text:span><text:span text:style-name="T66">campo </text:span><text:span text:style-name="T67">d</text:span><text:span text:style-name="T66">i gara </text:span><text:span text:style-name="T68">i</text:span><text:span text:style-name="T66"> ragazzi di 3 </text:span><text:span text:style-name="T68">decideranno chi</text:span><text:span text:style-name="T66"> recupera </text:span><text:span text:style-name="T69">i cerchi</text:span><text:span text:style-name="T66"> per darle ai giocatori </text:span><text:span text:style-name="T68">fin</text:span><text:span text:style-name="T70">o</text:span><text:span text:style-name="T68"> a fine gioco.</text:span><text:span text:style-name="T66"> </text:span></text:p>
      <text:p text:style-name="P7"><text:span text:style-name="T89">Il gioco termina </text:span><text:span text:style-name="T88">quando </text:span><text:span text:style-name="T87">tutti e 5 cerchi sono stati infilati </text:span><text:span text:style-name="T89">ne</text:span><text:span text:style-name="T87">l bastone tenuto dal capitano.</text:span></text:p>
      <text:p text:style-name="P4"/>
      <text:p text:style-name="P4"/>
      <text:p text:style-name="P4">GIOCO 6 - CERCHIO E CANESTRO</text:p>
      <text:p text:style-name="P15"/>
      <text:p text:style-name="P15">Concorrenti: tutti</text:p>
      <text:p text:style-name="P15">Materiale occorrente: 1 cerchio, 1 cesto, <text:span text:style-name="T90">4</text:span> palla, 5 cerchietti, <text:span text:style-name="T91">1 benda</text:span></text:p>
      <text:p text:style-name="P15"/>
      <text:p text:style-name="P9">Svolgimento per <text:span text:style-name="T99">alunni scuola primaria:</text:span></text:p>
      <text:p text:style-name="P17">Il gioco si svolge <text:span text:style-name="T99">ad</text:span> una distanza di 3 metri. Da una parte verrà posizionato a terra il cesto, mentre dall’altra i concorrenti, che a turno dovranno lanciare gli oggetti, cercano di fare canestro, ma facendoli passare dentro il cerchio, <text:span text:style-name="T85">quello utilizzato per la corsa. </text:span><text:span text:style-name="T99">Il cerchio</text:span> a distanza di 1.5 metri, <text:span text:style-name="T99">verrà tenuto </text:span>in posizione verticale <text:span text:style-name="T99">da due concorrenti</text:span>. Se l’oggetto lanciato entra nel cesto ma rimbalza fuori, questo non è valido.</text:p>
      <text:p text:style-name="P17"><text:span text:style-name="T51">All’interno </text:span><text:span text:style-name="T62">del </text:span><text:span text:style-name="T51">campo </text:span><text:span text:style-name="T52">d</text:span><text:span text:style-name="T51">i gara </text:span><text:span text:style-name="T53">i</text:span><text:span text:style-name="T51"> ragazzi di 3 </text:span><text:span text:style-name="T53">decideranno chi</text:span><text:span text:style-name="T51"> recupera </text:span><text:span text:style-name="T59">gli oggetti</text:span><text:span text:style-name="T51"> per darl</text:span><text:span text:style-name="T59">i</text:span><text:span text:style-name="T51"> ai giocatori </text:span><text:span text:style-name="T53">fin</text:span><text:span text:style-name="T55">o</text:span><text:span text:style-name="T53"> a fine gioco.</text:span><text:span text:style-name="T51"> </text:span></text:p>
      <text:p text:style-name="P4"><text:span text:style-name="T99">Il gioco termina </text:span><text:s/>quando tutti gli oggetti sono stati lanciati nel cesto. </text:p>
      <text:p text:style-name="P15"/>
      <text:p text:style-name="P9">S<text:span text:style-name="T99">volgimento per alunni scuola secondaria:</text:span></text:p>
      <text:p text:style-name="P24">Il gioco si svolge <text:span text:style-name="T99">ad</text:span> una distanza di 3 metri. Da una parte verrà posizionato a terra il cesto, mentre dall’altra i concorrenti, che a turno dovranno lanciare gli oggetti, cercano di fare canestro, ma facendoli passare dentro il cerchio, che <text:span text:style-name="T99">è già </text:span><text:span text:style-name="T85">utilizzato per la corsa,</text:span> a<text:span text:style-name="T85">lla</text:span> distanza di 1.5 metri. <text:span text:style-name="T99">Il cerchio</text:span> <text:s/><text:span text:style-name="T99">verrà tenuto </text:span>in posizione verticale <text:span text:style-name="T99">da due concorrenti </text:span>Se l’oggetto lanciato entra nel cesto ma rimbalza fuori, questo non è valido.</text:p>
      <text:p text:style-name="P17"><text:span text:style-name="T51">All’interno </text:span><text:span text:style-name="T62">del</text:span><text:span text:style-name="T51"> campo </text:span><text:span text:style-name="T52">d</text:span><text:span text:style-name="T51">i gara </text:span><text:span text:style-name="T53">i</text:span><text:span text:style-name="T51"> ragazzi di 3 </text:span><text:span text:style-name="T53">decideranno chi</text:span><text:span text:style-name="T51"> recupera </text:span><text:span text:style-name="T59">gli oggetti</text:span><text:span text:style-name="T51"> per darl</text:span><text:span text:style-name="T60">i</text:span><text:span text:style-name="T51"> ai giocatori </text:span><text:span text:style-name="T53">fin</text:span><text:span text:style-name="T55">o</text:span><text:span text:style-name="T53"> a fine gioco.</text:span><text:span text:style-name="T51"> </text:span></text:p>
      <text:p text:style-name="P4"><text:span text:style-name="T99">Il gioco termina </text:span>quando tutti gli oggetti sono stati lanciati nel cesto, 2 volte.</text:p>
      <text:p text:style-name="P4"/>
      <text:p text:style-name="P54"/>
      <text:p text:style-name="P54"/>
      <text:p text:style-name="P54">De Archatoribus</text:p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3.2$Windows_X86_64 LibreOffice_project/9f56dff12ba03b9acd7730a5a481eea045e468f3</meta:generator>
    <meta:initial-creator>Luca</meta:initial-creator>
    <meta:creation-date>2025-01-10T10:51:00Z</meta:creation-date>
    <dc:date>2025-05-08T16:24:21.054000000</dc:date>
    <meta:editing-cycles>75</meta:editing-cycles>
    <meta:editing-duration>PT4H26M50S</meta:editing-duration>
    <meta:document-statistic meta:table-count="0" meta:image-count="0" meta:object-count="0" meta:page-count="4" meta:paragraph-count="100" meta:word-count="1880" meta:character-count="11104" meta:non-whitespace-character-count="9247"/>
    <meta:template xlink:type="simple" xlink:actuate="onRequest" xlink:title="" xlink:href="../../../Downloads/palio%20(1).odt/Normal"/>
  </office:meta>
</office:document-meta>
</file>